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ulling kennisgeving omgevingsvergunning voor buitenplanse omgevingsplanactiviteit (BOPA) op Jan van Arkelweg 51 - Emelaarseweg 26 Acht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7 mei 2026 een besluit genomen op de aanvraag met zaaknummer Z2026-00000096 voor het wijzigen van bedrijfs- naar woonbestemming op de locatie Jan van Arkelweg 51 - Emelaarseweg 26 Achterveld. Het besluit had betrekking op de volgende activiteit(en)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Toelichting</text:span>
          </text:p>
            <text:p text:style-name="common-al">Op 11 mei 2026 is het besluit bekendgemaakt (<text:a xlink:href="https://zoek.officielebekendmakingen.nl/gmb-2026-221806.html" xlink:type="simple">Gemeenteblad 2026, 221806 | Overheid.nl &gt; Officiële bekendmakingen</text:a>). Deze publicatie is niet op 'Regels op de Kaart' zichtbaar geworden, via deze aanvulling wordt de kennisgeving wel zichtbaar.</text:p>
            <text:p text:style-name="common-al">Dit besluit ging over het vergunnen van een activiteit die niet past binnen het omgevingsplan: een buitenplanse omgevingsplanactiviteit (BOPA). Deze vergunning wijkt af van het omgevingsplan en op een later moment zal de gemeente de vergunning verwerken in het omgevingsplan.</text:p>
            <text:p text:style-name="common-al">
            <text:span text:style-name="nadrukvet">Inzage</text:span>
          </text:p>
            <text:p text:style-name="common-al">De stukken zijn niet meer ter inzage, de originele inzage- en bezwaartermijn van de vergunning is voorbij.</text:p>
            <text:p text:style-name="common-al">
            <text:span text:style-name="nadrukvet">Vragen</text:span>
          </text:p>
            <text:p text:style-name="common-al">Heeft u vragen naar aanleiding van deze publicatie? U kun contact opnemen via gemeente@leusden.nl of telefoonnummer 14 03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sden</text:p>
            </table:table-cell>
            <table:table-cell office:value-type="string" table:style-name="header.C">
              <text:p text:style-name="headerright"><text:span text:style-name="nr">Nr. 38427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L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sden</meta:user-defined>
    <meta:user-defined meta:name="OVERHEID.Gemeente/OVERHEID.authority">L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096</meta:user-defined>
    <meta:user-defined meta:name="DCTERMS.abstract">Betreft: Beschikking op aanvraag op locatie Jan van Arkelweg 51 - Emelaarseweg 26 Achterveld</meta:user-defined>
    <dc:language>nl</dc:language>
    <meta:user-defined meta:name="DC.title">Aanvulling kennisgeving omgevingsvergunning voor buitenplanse omgevingsplanactiviteit (BOPA) op Jan van Arkelweg 51 - Emelaarseweg 26 Achterveld</meta:user-defined>
    <meta:user-defined meta:name="OVERHEIDop.locatietype/OVERHEIDop.gebiedsmarkering">GeometrieRef</meta:user-defined>
    <meta:user-defined meta:name="DCTERMS.W3CDTF/DCTERMS.available">2026-08-13</meta:user-defined>
    <meta:user-defined meta:name="DCTERMS.W3CDTF/OVERHEIDop.jaargang">2026</meta:user-defined>
    <meta:user-defined meta:name="OVERHEIDop.externeBijlage">Afwijkvergunning|exb-2026-28682</meta:user-defined>
    <meta:user-defined meta:name="OVERHEIDop.publicationIssue">384275</meta:user-defined>
    <meta:user-defined meta:name="OVERHEIDop.GmbID/DC.identifier">gmb-2026-384275</meta:user-defined>
    <meta:user-defined meta:name="OVERHEIDop.versieInformatie"/>
  </office:meta>
</office:document-meta>
</file>