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aanleggen van vloerverwarming aan Bovenste straat 73b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Intrekken aanvraag vergunning</text:span>
            </text:span>
          </text:p>
            <text:p text:style-name="last-al">Z2026-00009754 / Ingetrokken aanvraag omgevingsvergunning / Bovenste straat 73b, 6101 EJ te Echt / Echt-Susteren / bekendgemaakt op 4 augustus 2026 / het aanleggen van vloerverwarm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426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9754 </meta:user-defined>
    <dc:language>nl</dc:language>
    <meta:user-defined meta:name="OVERHEIDop.locatietype/OVERHEIDop.gebiedsmarkering">Adres</meta:user-defined>
    <meta:user-defined meta:name="DC.title">Ingetrokken aanvraag voor het aanleggen van vloerverwarming aan Bovenste straat 73b te 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64</meta:user-defined>
    <meta:user-defined meta:name="OVERHEIDop.GmbID/DC.identifier">gmb-2026-384264</meta:user-defined>
    <meta:user-defined meta:name="OVERHEIDop.versieInformatie"/>
  </office:meta>
</office:document-meta>
</file>