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trokken aanvraag voor het plaatsen van een kogelvanger aan Sluisbeekweg 7 te Nieuwstad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Intrekken aanvraag vergunning</text:span>
            </text:span>
          </text:p>
            <text:p text:style-name="last-al">Z2026-00010087 /  Ingetrokken aanvraag omgevingsvergunning / Sluisbeekweg 7, 6118 DH te Nieuwstadt / Echt-Susteren / bekendgemaakt op 3 augustus 2026 / het plaatsen van een kogelvanger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384261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261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Echt-Suster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Z2026-00010087 </meta:user-defined>
    <dc:language>nl</dc:language>
    <meta:user-defined meta:name="OVERHEIDop.locatietype/OVERHEIDop.gebiedsmarkering">Adres</meta:user-defined>
    <meta:user-defined meta:name="DC.title">Ingetrokken aanvraag voor het plaatsen van een kogelvanger aan Sluisbeekweg 7 te Nieuwstad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261</meta:user-defined>
    <meta:user-defined meta:name="OVERHEIDop.GmbID/DC.identifier">gmb-2026-384261</meta:user-defined>
    <meta:user-defined meta:name="OVERHEIDop.versieInformatie"/>
  </office:meta>
</office:document-meta>
</file>