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Stationsweg 4-26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1 augustus 2026 een besluit genomen op de aanvraag met zaaknummer Z2026-00000833 voor het tijdelijk bewonen van een stacaravan voor het leveren van zorg op de locatie Stationsweg 4-26 in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42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33</meta:user-defined>
    <meta:user-defined meta:name="DCTERMS.abstract">Betreft: Beschikking op aanvraag op locatie Stationsweg 4-26 in Aal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omgevingsvergunning, Stationsweg 4-26 in Aalten</meta:user-defined>
    <meta:user-defined meta:name="OVERHEIDop.datumEindeReactietermijn">2026-09-22</meta:user-defined>
    <meta:user-defined meta:name="OVERHEIDop.terinzageleggingBG">https://jeleefomgeving.nl/inzien/813584784/a517d881-1359-4ecd-beab-2988390a88e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4</meta:user-defined>
    <meta:user-defined meta:name="OVERHEIDop.GmbID/DC.identifier">gmb-2026-384254</meta:user-defined>
    <meta:user-defined meta:name="OVERHEIDop.versieInformatie"/>
  </office:meta>
</office:document-meta>
</file>