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omgevingsvergunning, het kappen van 7 bomen, Dorpsstraat tussen IJsselgouwe nrs. 1 en 2 Heeten, Drostenkamp tegenover nrs. 6a en 7a Raalte, Koldeweesweg westkant tussen nrs. 18 en 24 Heino, Langerhorstweg tegenover nr. 22a Broekland, Laurier tegenover nr. 17 Raalte, Lemelerweg tegenover nr. 28 Luttenberg, Weidelaan tegenover nr. 192 Raal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07-08-2026</text:p>
            <text:p text:style-name="common-al">
            <text:span text:style-name="nadrukvet">Locatie:</text:span> Dorpsstraat tussen IJsselgouwe nrs. 1 en 2 Heeten, Drostenkamp tegenover nrs. 6a en 7a Raalte, Koldeweesweg westkant tussen nrs. 18 en 24 Heino, Langerhorstweg tegenover nr. 22a Broekland, Laurier tegenover nr. 17 Raalte, Lemelerweg tegenover nr. 28 Luttenberg, Weidelaan tegenover nr. 192 Raalte</text:p>
            <text:p text:style-name="common-al">
            <text:span text:style-name="nadrukvet">Zaakomschrijving:</text:span> het kappen van 7 bomen</text:p>
            <text:p text:style-name="common-al">
            <text:span text:style-name="nadrukvet">Zaaknummer:</text:span> 0177ESUITE622292026</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span text:style-name="nadrukvet">Wij hebben een aanvraag voor een omgevingsvergunning ontvangen</text:span>
          </text:p>
            <text:p text:style-name="common-al">Burgemeester en wethouders van Raalte maken bekend dat zij bovengenoemde aanvraag voor een omgevingsvergunning hebben ontvangen.</text:p>
            <text:p text:style-name="common-al">
            <text:span text:style-name="nadrukvet">De aanvraag en bijlagen bekijken? Maak hiervoor een afspraak</text:span>
          </text:p>
            <text:p text:style-name="common-al">Dit doet u via <text:a xlink:href="mailto:omgevingsloket@raalte.nl" xlink:type="simple">omgevingsloket@raalte.nl</text:a> of bel naar 0572 34 77 99. Wilt u hierbij het zaaknummer 0177ESUITE622292026 noemen?</text:p>
            <text:p text:style-name="common-al">
            <text:span text:style-name="nadrukvet">U kunt nu nog niet reageren</text:span>
          </text:p>
            <text:p text:style-name="common-al">In een latere fase van de aanvraag kan een zienswijze of een bezwaar-/beroepschrift worden ingediend.</text:p>
            <text:p text:style-name="common-al">
            <text:span text:style-name="nadrukvet">Wanneer nemen wij een besluit over de aanvraag?</text:span>
          </text:p>
            <text:p text:style-name="common-al">Als wij een besluit hebben genomen over de aanvraag voor een omgevingsvergunning, publiceren wij opnieuw een bericht. Vanaf dat moment kunt u de documenten met informatie over het besluit bekijken en hierop reageren.</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62229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8425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5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5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177ESUITE622292026</meta:user-defined>
    <meta:user-defined meta:name="DCTERMS.abstract">het kappen van 7 bomen</meta:user-defined>
    <dc:language>nl</dc:language>
    <meta:user-defined meta:name="OVERHEIDop.locatietype/OVERHEIDop.gebiedsmarkering">Vlak</meta:user-defined>
    <meta:user-defined meta:name="DC.title">Ontvangen aanvraag voor een omgevingsvergunning, het kappen van 7 bomen, Dorpsstraat tussen IJsselgouwe nrs. 1 en 2 Heeten, Drostenkamp tegenover nrs. 6a en 7a Raalte, Koldeweesweg westkant tussen nrs. 18 en 24 Heino, Langerhorstweg tegenover nr. 22a Broekland, Laurier tegenover nr. 17 Raalte, Lemelerweg tegenover nr. 28 Luttenberg, Weidelaan tegenover nr. 192 Raalte</meta:user-defined>
    <meta:user-defined meta:name="DCTERMS.W3CDTF/DCTERMS.available">2026-08-13</meta:user-defined>
    <meta:user-defined meta:name="DCTERMS.W3CDTF/OVERHEIDop.jaargang">2026</meta:user-defined>
    <meta:user-defined meta:name="OVERHEIDop.publicationIssue">384251</meta:user-defined>
    <meta:user-defined meta:name="OVERHEIDop.GmbID/DC.identifier">gmb-2026-384251</meta:user-defined>
    <meta:user-defined meta:name="OVERHEIDop.versieInformatie"/>
  </office:meta>
</office:document-meta>
</file>