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 gestelde aanvraag voor het plaatsen van zonnepanelen aan Frenkensweg 1 te Koningsbo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Buiten behandeling laten aanvraag vergunning</text:span>
            </text:span>
          </text:p>
            <text:p text:style-name="last-al">Z2026-00004082 / buiten behandeling stellen aanvraag omgevingsvergunning / Frenkensweg 1, 6104 BS Koningsbosch / Echt-Susteren / bekendgemaakt op 5 augustus 2026 / het plaatsen van zonnepanel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8424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4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4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04082 </meta:user-defined>
    <dc:language>nl</dc:language>
    <meta:user-defined meta:name="OVERHEIDop.locatietype/OVERHEIDop.gebiedsmarkering">Adres</meta:user-defined>
    <meta:user-defined meta:name="DC.title">Buiten behandeling gestelde aanvraag voor het plaatsen van zonnepanelen aan Frenkensweg 1 te Koningsbosch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45</meta:user-defined>
    <meta:user-defined meta:name="OVERHEIDop.GmbID/DC.identifier">gmb-2026-384245</meta:user-defined>
    <meta:user-defined meta:name="OVERHEIDop.versieInformatie"/>
  </office:meta>
</office:document-meta>
</file>