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Hollands End 32, 1244NR Ank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9 augustus 2026 een Sloopmelding ontvangen voor de locatie Hollands End 32, 1244NR Ankeveen. De melding is geregistreerd onder zaaknummer Z2026-00000847.</text:p>
            <text:p text:style-name="last-al">Tegen een meld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8424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jdemeren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847</meta:user-defined>
    <meta:user-defined meta:name="DCTERMS.abstract">Betreft: Melding op locatie Hollands End 32, 1244NR Ankeveen </meta:user-defined>
    <dc:language>nl</dc:language>
    <meta:user-defined meta:name="OVERHEIDop.locatietype/OVERHEIDop.gebiedsmarkering">Vlak</meta:user-defined>
    <meta:user-defined meta:name="DC.title">Kennisgeving ontvangst melding, Hollands End 32, 1244NR Anke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43</meta:user-defined>
    <meta:user-defined meta:name="OVERHEIDop.GmbID/DC.identifier">gmb-2026-384243</meta:user-defined>
    <meta:user-defined meta:name="OVERHEIDop.versieInformatie"/>
  </office:meta>
</office:document-meta>
</file>