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vergunning voor het bouwrijp maken van het terrein t.b.v. nieuwbouw  aan t.h.v Zaagmolenweg-s'Molenaarspad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IFICATIE PUBLICATIE:</text:span>
          </text:p>
            <text:p text:style-name="common-al">
            <text:span text:style-name="nadrukvet">Gemeente Alphen aan den Rijn</text:span>
            <text:span text:style-name="nadrukvet"> heeft op<text:span text:style-name="nadrukcur"> 30-7-2026 </text:span>gepubliceerd dat een aanvraag voor een omgevingsvergunning is ontvangen.</text:span>
          </text:p>
            <text:p text:style-name="common-al">
            <text:span text:style-name="nadrukvet">Dit is niet juist vermeld. Dit moet zijn:</text:span>
          </text:p>
            <text:p text:style-name="common-al">Aanvraag vergunning voor het bouwrijp maken van het terrein t.b.v. nieuwbouw  aan t.h.v Zaagmolenweg-s'Molenaarspad, Alphen aan den Rijn</text:p>
            <text:p text:style-name="common-al">
            
          </text:p>
            <text:p text:style-name="common-al">===============</text:p>
            <text:p text:style-name="common-al">
            
          </text:p>
            <text:p text:style-name="common-al">
            <text:span text:style-name="nadrukvet">Aanvraag vergunning voor het bouwrijp maken van het terrein t.b.v. nieuwbouw  aan t.h.v Zaagmolenweg-s'Molenaarspad, Alphen aan den Rijn.</text:span>
          </text:p>
            <text:p text:style-name="common-al">Gemeente Alphen aan den Rijn heeft een aanvraag voor een omgevingsvergunning ontvangen. De vergunning is aangevraagd voor het bouwrijp maken van het terrein t.b.v. nieuwbouw  aan t.h.v Zaagmolenweg-s'Molenaarspad, Alphen aan den Rijn, geregistreerd onder nr. 0484394908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8-07-2026. De gemeente neemt daarover waarschijnlijk voor 22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42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04843949089</meta:user-defined>
    <meta:user-defined meta:name="DCTERMS.abstract">RECTIFICATIE: aanvraag vergunning voor het bouwrijp maken van het terrein t.b.v. nieuwbouw  aan t.h.v Zaagmolenweg-s'Molenaarspad, Alphen aan den Rijn</meta:user-defined>
    <dc:language>nl</dc:language>
    <meta:user-defined meta:name="OVERHEIDop.locatietype/OVERHEIDop.gebiedsmarkering">Vlak</meta:user-defined>
    <meta:user-defined meta:name="DC.title">RECTIFICATIE: aanvraag vergunning voor het bouwrijp maken van het terrein t.b.v. nieuwbouw  aan t.h.v Zaagmolenweg-s'Molenaarspad, Alphen aan den Rij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37</meta:user-defined>
    <meta:user-defined meta:name="OVERHEIDop.GmbID/DC.identifier">gmb-2026-384237</meta:user-defined>
    <meta:user-defined meta:name="OVERHEIDop.versieInformatie"/>
  </office:meta>
</office:document-meta>
</file>