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Verlengen beslistermijn omgevingsvergunning voor het bouwen van een tankstation en verbouwen en uitbreiden van kantoor/loods aan Expeditiestraat 6, 4283 JG G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de beslistermijn van een aanvraag voor een omgevingsvergunning verlengd. De vergunning is aangevraagd voor het bouwen van een tankstation en verbouwen en uitbreiden van kantoor/loods aan Expeditiestraat 6, 4283 JG Giessen (1959139927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</text:p>
            <text:p text:style-name="common-al">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3-07-2026. De gemeente heeft de beslistermijn met zes weken verlengd</text:p>
            <text:p text:style-name="common-al">en neemt daarom waarschijnlijk voor 09-10-2026 een besluit. l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Via de website van de gemeente Altena kunt u een informatieverzoek indienen om de</text:p>
            <text:p text:style-name="last-al">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423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ruimtelijke ordening</meta:user-defined>
    <meta:user-defined meta:name="OVERHEIDop.ActiviteitOmgevingsvergunning/OVERHEIDop.activiteit">slopen</meta:user-defined>
    <meta:user-defined meta:name="OVERHEIDop.referentienummer">1959139927</meta:user-defined>
    <meta:user-defined meta:name="DCTERMS.abstract">het bouwen van een tankstation en verbouwen en uitbreiden van kantoor/loods</meta:user-defined>
    <dc:language>nl</dc:language>
    <meta:user-defined meta:name="OVERHEIDop.locatietype/OVERHEIDop.gebiedsmarkering">Punt</meta:user-defined>
    <meta:user-defined meta:name="DC.title">Gemeente Altena - Verlengen beslistermijn omgevingsvergunning voor het bouwen van een tankstation en verbouwen en uitbreiden van kantoor/loods aan Expeditiestraat 6, 4283 JG Giess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36</meta:user-defined>
    <meta:user-defined meta:name="OVERHEIDop.GmbID/DC.identifier">gmb-2026-384236</meta:user-defined>
    <meta:user-defined meta:name="OVERHEIDop.versieInformatie"/>
  </office:meta>
</office:document-meta>
</file>