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plaatsen van een schuilgelegenheid en erfafscheiding aan Houtweg Noord ongenummerd, kadastrale sectie R nummer 282 en 566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gemeente Echt-Susteren maken bekend dat zij hebben besloten voor de volgende aanvraag voor een omgevingsvergunning de beslistermijn te verlengen met een termijn van maximaal zes weken:</text:p>
            <text:list text:style-name="id1-3-2-1-1-2">
              <text:list-item text:style-override="id1-3-2-1-1-2-1">
                <text:number>•</text:number>
                <text:p text:style-name="al">Z2026-00008391 / Verlengen beslistermijn / Houtweg Noord ongenummerd, kadastrale sectie R nummer 282 en 566 te Echt / Echt-Susteren / bekendgemaakt op 3 augustus 2026 / het plaatsen van een schuilgelegenheid en erfafscheiding 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23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8391 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Weg</meta:user-defined>
    <meta:user-defined meta:name="DC.title">Verlenging beslistermijn voor het plaatsen van een schuilgelegenheid en erfafscheiding aan Houtweg Noord ongenummerd, kadastrale sectie R nummer 282 en 566 te 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35</meta:user-defined>
    <meta:user-defined meta:name="OVERHEIDop.GmbID/DC.identifier">gmb-2026-384235</meta:user-defined>
    <meta:user-defined meta:name="OVERHEIDop.versieInformatie"/>
  </office:meta>
</office:document-meta>
</file>