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splitsen van het voor- en achterhuis, Oudegracht 263, 3511NM Utrecht, GU-Z2026-00640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041</text:p>
            <text:p text:style-name="common-al">Toelichting: het splitsen van het voor- en achterhuis</text:p>
            <text:p text:style-name="common-al">Datum ontvangst aanvraag: 1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423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041</meta:user-defined>
    <meta:user-defined meta:name="DCTERMS.abstract">Toelichting: het splitsen van het voor- en achterhuis</meta:user-defined>
    <dc:language>nl</dc:language>
    <meta:user-defined meta:name="OVERHEIDop.locatietype/OVERHEIDop.gebiedsmarkering">Vlak</meta:user-defined>
    <meta:user-defined meta:name="DC.title">Aanvraag omgevingsvergunning, het splitsen van het voor- en achterhuis, Oudegracht 263, 3511NM Utrecht, GU-Z2026-0064041</meta:user-defined>
    <meta:user-defined meta:name="OVERHEIDop.datumEindeReactietermijn">2026-10-05</meta:user-defined>
    <meta:user-defined meta:name="OVERHEIDop.terinzageleggingBG">https://jeleefomgeving.nl/inzien/002220647/b9276c31-073d-4000-adc5-51a28dc5f4bb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33</meta:user-defined>
    <meta:user-defined meta:name="OVERHEIDop.GmbID/DC.identifier">gmb-2026-384233</meta:user-defined>
    <meta:user-defined meta:name="OVERHEIDop.versieInformatie"/>
  </office:meta>
</office:document-meta>
</file>