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vangen van een luchtbehandelingskast en koelinstalatie, Catharijnesingel 64, 3511GK Utrecht, GU-Z2026-006405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050</text:p>
            <text:p text:style-name="common-al">Toelichting: het vervangen van een luchtbehandelingskast en koelinstalatie</text:p>
            <text:p text:style-name="common-al">Datum ontvangst aanvraag: 10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423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3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3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4050</meta:user-defined>
    <meta:user-defined meta:name="DCTERMS.abstract">Toelichting: het vervangen van een luchtbehandelingskast en koelinstalatie</meta:user-defined>
    <dc:language>nl</dc:language>
    <meta:user-defined meta:name="OVERHEIDop.locatietype/OVERHEIDop.gebiedsmarkering">Vlak</meta:user-defined>
    <meta:user-defined meta:name="DC.title">Aanvraag omgevingsvergunning, het vervangen van een luchtbehandelingskast en koelinstalatie, Catharijnesingel 64, 3511GK Utrecht, GU-Z2026-0064050</meta:user-defined>
    <meta:user-defined meta:name="OVERHEIDop.datumEindeReactietermijn">2026-10-05</meta:user-defined>
    <meta:user-defined meta:name="OVERHEIDop.terinzageleggingBG">https://jeleefomgeving.nl/inzien/002220647/d412c9b3-75ba-488c-b2c9-a8a68cdca5d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32</meta:user-defined>
    <meta:user-defined meta:name="OVERHEIDop.GmbID/DC.identifier">gmb-2026-384232</meta:user-defined>
    <meta:user-defined meta:name="OVERHEIDop.versieInformatie"/>
  </office:meta>
</office:document-meta>
</file>