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Anfieldroad 69 1098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1-08-2026</text:p>
            <text:p text:style-name="common-al">Zaakadres: Anfieldroad 69 1098WB Amsterdam</text:p>
            <text:p text:style-name="common-al">Zaaknummer: Z2026-03166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1666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6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Anfieldroad 69 1098W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5</meta:user-defined>
    <meta:user-defined meta:name="OVERHEIDop.GmbID/DC.identifier">gmb-2026-384225</meta:user-defined>
    <meta:user-defined meta:name="OVERHEIDop.versieInformatie"/>
  </office:meta>
</office:document-meta>
</file>