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randveilig gebruik van een bouwwerk ten behoeve van tijdelijke huisvesting aan Loperweg 8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09781 / Melding brandveilig gebruik/ Loperweg 8, 6101 AE te Echt / Echt-Susteren / bekendgemaakt op 3 augustus 2026 / het brandveilig gebruik van een bouwwerk ten behoeve van tijdelijke huisvesting / Activiteit: Brandveilig gebrui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422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Z2026-00009781 </meta:user-defined>
    <dc:language>nl</dc:language>
    <meta:user-defined meta:name="OVERHEIDop.locatietype/OVERHEIDop.gebiedsmarkering">Adres</meta:user-defined>
    <meta:user-defined meta:name="DC.title">Melding voor het brandveilig gebruik van een bouwwerk ten behoeve van tijdelijke huisvesting aan Loperweg 8 te 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20</meta:user-defined>
    <meta:user-defined meta:name="OVERHEIDop.GmbID/DC.identifier">gmb-2026-384220</meta:user-defined>
    <meta:user-defined meta:name="OVERHEIDop.versieInformatie"/>
  </office:meta>
</office:document-meta>
</file>