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50e Hazerswoudse Jaarmarkt 21 augustus t/m 29 augustus 2026 aan rondom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4-08-2026 een evenementenvergunning verleend. De gemeente geeft hiermee toestemming voor het evenement 50e Hazerswoudse Jaarmarkt van 21 t/m 29 augustus 2026 in en rondom Hazerswoude-Dorp, geregistreerd onder nr. 04843895659.</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42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95659</meta:user-defined>
    <dc:language>nl</dc:language>
    <meta:user-defined meta:name="OVERHEIDop.locatietype/OVERHEIDop.gebiedsmarkering">Vlak</meta:user-defined>
    <meta:user-defined meta:name="DC.title">Verleende evenementenvergunning voor 50e Hazerswoudse Jaarmarkt 21 augustus t/m 29 augustus 2026 aan rondom Hazerswoude-Dorp</meta:user-defined>
    <meta:user-defined meta:name="DCTERMS.W3CDTF/DCTERMS.available">2026-08-13</meta:user-defined>
    <meta:user-defined meta:name="DCTERMS.W3CDTF/OVERHEIDop.jaargang">2026</meta:user-defined>
    <meta:user-defined meta:name="OVERHEIDop.publicationIssue">384218</meta:user-defined>
    <meta:user-defined meta:name="OVERHEIDop.GmbID/DC.identifier">gmb-2026-384218</meta:user-defined>
    <meta:user-defined meta:name="OVERHEIDop.versieInformatie"/>
  </office:meta>
</office:document-meta>
</file>