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klein evenement op 17 september 2026 op de locatie Stationsplein 1 te Dordrecht zaaknummer 90036947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organiseren van een klein evenement op 17 september 2026 op de locatie Stationsplein 1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8421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organiseren van een klein evenement op 17 september 2026 op de locatie Stationsplein 1 te Dordrecht zaaknummer 9003694749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17</meta:user-defined>
    <meta:user-defined meta:name="OVERHEIDop.GmbID/DC.identifier">gmb-2026-384217</meta:user-defined>
    <meta:user-defined meta:name="OVERHEIDop.versieInformatie"/>
  </office:meta>
</office:document-meta>
</file>