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1e verlenging tijdelijke verhuur leegstandwet Nieuwstraat 32 F, 7311 HZ Apeldoorn, voor de periode 9 oktober 2026 tot 9 oktober 2027</text:p>
      <text:section text:name="zakelijke-mededeling_id1-3-2" text:style-name="zakelijke-mededeling">
        <text:section text:name="zakelijke-mededeling-tekst_id1-3-2-1" text:style-name="zakelijke-mededeling-tekst">
          <text:section text:name="tekst_id1-3-2-1-1" text:style-name="tekst">
            <text:p text:style-name="common-al">Datum verzending: 11-08-2026</text:p>
            <text:p text:style-name="common-al">Zaaknummer: 02006349668</text:p>
            <text:p text:style-name="common-al">
            
          </text:p>
            <text:p text:style-name="common-al">Besluit 1e verlenging tijdelijke verhuur leegstandwet ligt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Omgevingsloket vindt u op www.apeldoorn.nl/contact. </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www.apeldoorn.nl/klachten-bezwaren-schade/klacht-en-bezwaar/bezwaarschrif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www.rechtspraak.nl/Organisatie-en-contact/Rechtsgebieden/Bestuursrecht/Procedures/paginas/voorlopig-voorziening.aspx.</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2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2006349668</meta:user-defined>
    <dc:language>nl</dc:language>
    <meta:user-defined meta:name="OVERHEIDop.locatietype/OVERHEIDop.gebiedsmarkering">Punt</meta:user-defined>
    <meta:user-defined meta:name="DC.title">Besluit 1e verlenging tijdelijke verhuur leegstandwet Nieuwstraat 32 F, 7311 HZ Apeldoorn, voor de periode 9 oktober 2026 tot 9 oktober 2027</meta:user-defined>
    <meta:user-defined meta:name="DCTERMS.W3CDTF/DCTERMS.available">2026-08-13</meta:user-defined>
    <meta:user-defined meta:name="DCTERMS.W3CDTF/OVERHEIDop.jaargang">2026</meta:user-defined>
    <meta:user-defined meta:name="OVERHEIDop.publicationIssue">384216</meta:user-defined>
    <meta:user-defined meta:name="OVERHEIDop.GmbID/DC.identifier">gmb-2026-384216</meta:user-defined>
    <meta:user-defined meta:name="OVERHEIDop.versieInformatie"/>
  </office:meta>
</office:document-meta>
</file>