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aghemaal 38, Rosmalen, Ingekomen aanvraag Omgevingsvergunning, het plaatsen van veldverlichting rondom aan te leggen kunstgra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veldverlichting rondom aan te leggen kunstgrasveld</text:p>
            <text:p text:style-name="common-al"/>
            <text:p text:style-name="common-al">
            <text:span text:style-name="nadrukvet">Adres of locatie</text:span>: Laaghemaal 38, 5247 NP Rosmalen, Verzoeklocatie 2026081000548</text:p>
            <text:p text:style-name="common-al">
            <text:span text:style-name="nadrukvet">Omschrijving</text:span>: het plaatsen van veldverlichting rondom aan te leggen kunstgrasveld</text:p>
            <text:p text:style-name="common-al">
            <text:span text:style-name="nadrukvet">Kenmerknummer</text:span>: 07961972202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42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7961972202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Laaghemaal 38, Rosmalen, Ingekomen aanvraag Omgevingsvergunning, het plaatsen van veldverlichting rondom aan te leggen kunstgrasvel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208</meta:user-defined>
    <meta:user-defined meta:name="OVERHEIDop.GmbID/DC.identifier">gmb-2026-384208</meta:user-defined>
    <meta:user-defined meta:name="OVERHEIDop.versieInformatie"/>
  </office:meta>
</office:document-meta>
</file>