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verwijderen van asbesthoudende materialen van het woonhuis en schuur aan Oude Rijksweg Zuid 17 te Sustere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ondlijn">Melding</text:span>
            </text:span>
          </text:p>
            <text:p text:style-name="last-al">Z2026-00010719 / Sloopmelding / Oude Rijksweg Zuid 17, 6114 RC te Susteren / Echt-Susteren / bekendgemaakt op 3 augustus 2026 / het verwijderen van asbesthoudende materialen van het woonhuis en schuur / Activiteit: Sloopwerkzaamheden aan bouwwer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cht-Susteren</text:p>
            </table:table-cell>
            <table:table-cell office:value-type="string" table:style-name="header.C">
              <text:p text:style-name="headerright"><text:span text:style-name="nr">Nr. 384206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20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20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Echt-Suster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Echt-Susteren</meta:user-defined>
    <meta:user-defined meta:name="OVERHEID.Gemeente/OVERHEID.authority">Echt-Suste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Z2026-00010719 </meta:user-defined>
    <dc:language>nl</dc:language>
    <meta:user-defined meta:name="OVERHEIDop.locatietype/OVERHEIDop.gebiedsmarkering">Adres</meta:user-defined>
    <meta:user-defined meta:name="DC.title">Melding voor het verwijderen van asbesthoudende materialen van het woonhuis en schuur aan Oude Rijksweg Zuid 17 te Susteren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206</meta:user-defined>
    <meta:user-defined meta:name="OVERHEIDop.GmbID/DC.identifier">gmb-2026-384206</meta:user-defined>
    <meta:user-defined meta:name="OVERHEIDop.versieInformatie"/>
  </office:meta>
</office:document-meta>
</file>