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slopen van het dak van het stalletje aan Rijdtstraat 112 te Suste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Melding</text:span>
            </text:span>
          </text:p>
            <text:p text:style-name="last-al">Z2026-00010905 / Sloopmelding / Rijdtstraat 112, 6114 AM te Susteren / Echt-Susteren / bekendgemaakt op 30 juli 2026 / het slopen van het dak van het stalletje / Activiteit: Sloopwerkzaamheden aan bouwwer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8420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0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0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Z2026-00010905 </meta:user-defined>
    <dc:language>nl</dc:language>
    <meta:user-defined meta:name="OVERHEIDop.locatietype/OVERHEIDop.gebiedsmarkering">Adres</meta:user-defined>
    <meta:user-defined meta:name="DC.title">Melding voor het slopen van het dak van het stalletje aan Rijdtstraat 112 te Suster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03</meta:user-defined>
    <meta:user-defined meta:name="OVERHEIDop.GmbID/DC.identifier">gmb-2026-384203</meta:user-defined>
    <meta:user-defined meta:name="OVERHEIDop.versieInformatie"/>
  </office:meta>
</office:document-meta>
</file>