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ekerstraat 71-H 1078M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kozijnen in de voorgevel met behoud van bestemming daarvan tot vier woningen</text:p>
            <text:p text:style-name="common-al">Zaakadres: Jekerstraat 71-H 1078MA Amsterdam</text:p>
            <text:p text:style-name="common-al">Datum ontvangst: 16-06-2026</text:p>
            <text:p text:style-name="common-al">Zaaknummer: Z2026-026453</text:p>
            <text:p text:style-name="common-al">DSO-nummer: 202606160161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20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453</meta:user-defined>
    <meta:user-defined meta:name="DCTERMS.abstract">veranderen van de kozijnen in de voorgevel met behoud van bestemming daarvan tot vier 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Jekerstraat 71-H 1078MA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01</meta:user-defined>
    <meta:user-defined meta:name="OVERHEIDop.GmbID/DC.identifier">gmb-2026-384201</meta:user-defined>
    <meta:user-defined meta:name="OVERHEIDop.versieInformatie"/>
  </office:meta>
</office:document-meta>
</file>