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Beuningenstraat 54, 2582 KM 's-Gravenhage, Van Beuningenstraat 52, 2582 KM 's-Gravenhage, Van Beuningenstraat 56, 2582 K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Van Beuningenstraat 52, 54 en 56 door het herstellen en opnieuw stucen van de zijgevel alsmede het vervangen van het boeiboord</text:p>
            <text:p text:style-name="common-al"/>
            <text:p text:style-name="common-al">Ons kenmerk: VTH2026-6643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Beuningenstraat 54, 2582 KM 's-Gravenhage, Van Beuningenstraat 52, 2582 KM 's-Gravenhage, Van Beuningenstraat 56, 2582 K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41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436</meta:user-defined>
    <meta:user-defined meta:name="DCTERMS.abstract">het veranderen van de panden Van Beuningenstraat 52, 54 en 56 door het herstellen en opnieuw stucen van de zijgevel alsmede het vervangen van het boeiboor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Van Beuningenstraat 54, 2582 KM 's-Gravenhage, Van Beuningenstraat 52, 2582 KM 's-Gravenhage, Van Beuningenstraat 56, 2582 KM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99</meta:user-defined>
    <meta:user-defined meta:name="OVERHEIDop.GmbID/DC.identifier">gmb-2026-384199</meta:user-defined>
    <meta:user-defined meta:name="OVERHEIDop.versieInformatie"/>
  </office:meta>
</office:document-meta>
</file>