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Noordwal te Vollenhove (kadastraal perceel  VLH00-N-2660 Vollenhov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0-08-2026</text:p>
            <text:p text:style-name="common-al">
            <text:span text:style-name="nadrukvet">Locatie: </text:span>Noordwal te Vollenhove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Z2026-00007332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733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8419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7332</meta:user-defined>
    <meta:user-defined meta:name="DCTERMS.abstract">het toepassen van grond of baggerspecie op of in de landbodem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Noordwal te Vollenhove (kadastraal perceel  VLH00-N-2660 Vollenhove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98</meta:user-defined>
    <meta:user-defined meta:name="OVERHEIDop.GmbID/DC.identifier">gmb-2026-384198</meta:user-defined>
    <meta:user-defined meta:name="OVERHEIDop.versieInformatie"/>
  </office:meta>
</office:document-meta>
</file>