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verleend t.h.v. Kormelinkwe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het afwijken van de regels in het omgevingsplan t.b.v. het realiseren van een speeltuin met speeltoestellen, kunstgras en een heg</text:p>
            <text:p text:style-name="common-al">Besluit: verleend</text:p>
            <text:p text:style-name="common-al">Besluit verzonden op: 10-08-2026</text:p>
            <text:p text:style-name="common-al">Zaakadres: t.h.v. Kormelinkweg</text:p>
            <text:p text:style-name="common-al">Zaaknummer: Z2026-025802</text:p>
            <text:p text:style-name="common-al">DSO-nummer: 2026061101963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vth.sdzo@amsterdam.nl?Subject=Dossiernummer Z2026-025802" xlink:type="simple">vth.sdzo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10-08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4193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193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193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plan-3Pas-ZM/2.75/xml/MC-DRP-OmgevingsvergunningAfhandelingplan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Z2026-025802</meta:user-defined>
    <meta:user-defined meta:name="DCTERMS.abstract">het afwijken van de regels in het omgevingsplan t.b.v. het realiseren van een speeltuin met speeltoestellen, kunstgras en een heg</meta:user-defined>
    <dc:language>nl</dc:language>
    <meta:user-defined meta:name="DC.title">Besluit omgevingsvergunning reguliere procedure verleend t.h.v. Kormelinkweg</meta:user-defined>
    <meta:user-defined meta:name="OVERHEIDop.locatietype/OVERHEIDop.gebiedsmarkering">GeometrieRef</meta:user-defined>
    <meta:user-defined meta:name="DCTERMS.W3CDTF/DCTERMS.available">2026-08-13</meta:user-defined>
    <meta:user-defined meta:name="DCTERMS.W3CDTF/OVERHEIDop.jaargang">2026</meta:user-defined>
    <meta:user-defined meta:name="OVERHEIDop.externeBijlage">Afwijkvergunning|exb-2026-28677</meta:user-defined>
    <meta:user-defined meta:name="OVERHEIDop.publicationIssue">384193</meta:user-defined>
    <meta:user-defined meta:name="OVERHEIDop.GmbID/DC.identifier">gmb-2026-384193</meta:user-defined>
    <meta:user-defined meta:name="OVERHEIDop.versieInformatie"/>
  </office:meta>
</office:document-meta>
</file>