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de badkamer (asbest) aan Roodtstraat 1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930 / Sloopmelding / Roodtstraat 12, 6102 VT te Echt / Echt-Susteren / bekendgemaakt op 5 augustus 2026 / het saneren van de badkamer (asbest)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1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930 </meta:user-defined>
    <dc:language>nl</dc:language>
    <meta:user-defined meta:name="OVERHEIDop.locatietype/OVERHEIDop.gebiedsmarkering">Adres</meta:user-defined>
    <meta:user-defined meta:name="DC.title">Melding voor het saneren van de badkamer (asbest) aan Roodtstraat 12 te 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89</meta:user-defined>
    <meta:user-defined meta:name="OVERHEIDop.GmbID/DC.identifier">gmb-2026-384189</meta:user-defined>
    <meta:user-defined meta:name="OVERHEIDop.versieInformatie"/>
  </office:meta>
</office:document-meta>
</file>