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 (zand aanvoeren en opslaan) Dingshofweg 6 8121RE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1-07-2026</text:p>
            <text:p text:style-name="common-al">
            <text:span text:style-name="nadrukvet">Locatie:</text:span> Dingshofweg 6 8121RE Olst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1773ESUITE35168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773ESUITE3516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8418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lst-Wijh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73ESUITE351682026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 (zand aanvoeren en opslaan) Dingshofweg 6 8121RE Ol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84</meta:user-defined>
    <meta:user-defined meta:name="OVERHEIDop.GmbID/DC.identifier">gmb-2026-384184</meta:user-defined>
    <meta:user-defined meta:name="OVERHEIDop.versieInformatie"/>
  </office:meta>
</office:document-meta>
</file>