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mstelpark 18 1083H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rinrichten van de speeltuin door het reviseren van bestaande en plaatsen van nieuwe speeltoestellen en het aanleggen van nieuwe bestrating</text:p>
            <text:p text:style-name="common-al">Zaakadres: Amstelpark 18 1083HZ Amsterdam</text:p>
            <text:p text:style-name="common-al">Datum ontvangst: 03-06-2026</text:p>
            <text:p text:style-name="common-al">Zaaknummer: Z2026-024312</text:p>
            <text:p text:style-name="common-al">DSO-nummer: 202606030197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17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7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7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4312</meta:user-defined>
    <meta:user-defined meta:name="DCTERMS.abstract">herinrichten van de speeltuin door het reviseren van bestaande en plaatsen van nieuwe speeltoestellen en het aanleggen van nieuwe bestrat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Amstelpark 18 1083HZ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79</meta:user-defined>
    <meta:user-defined meta:name="OVERHEIDop.GmbID/DC.identifier">gmb-2026-384179</meta:user-defined>
    <meta:user-defined meta:name="OVERHEIDop.versieInformatie"/>
  </office:meta>
</office:document-meta>
</file>