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eegstandsvergunning (art. 15 Leegstandwet), Hopliedenkade 9, 13, 17-19, 23-27, 33, 51-53, 91, 95, 99, 105-107, 121, 131, 133, 149-151, 155-163, 171, 199-201, 217-219 en 225-227 te Til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Leegstandsvergunning (art. 15 Leegstandwet), Hopliedenkade 9, 13, 17-19, 23-27, 33, 51-53, 91, 95, 99, 105-107, 121, 131, 133, 149-151, 155-163, 171, 199-201, 217-219 en 225-227 te Tilburg </text:span>
          </text:p>
            <text:p text:style-name="common-al">De gemeente Tilburg heeft een aanvraag voor een Leegstandsvergunning (art. 15 Leegstandwet) ontvangen. De vergunning is aangevraagd voor een verlengen leegstandsvergunning op locatie Hopliedenkade 9, 13, 17-19, 23-27, 33, 51-53, 91, 95, 99, 105-107, 121, 131, 133, 149-151, 155-163, 171, 199-201, 217-219 en 225-227 te Tilburg . De aanvraag is geregistreerd onder zaaknummer Z2026-00010241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0 augustus 2026. De gemeente neemt daarover waarschijnlijk 5 okto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140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41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Rx.Mission zaak Z2026-00010241</meta:user-defined>
    <meta:user-defined meta:name="DCTERMS.abstract">Z2026-00010241 - verlengen leegstandsvergunning</meta:user-defined>
    <dc:language>nl</dc:language>
    <meta:user-defined meta:name="OVERHEIDop.locatietype/OVERHEIDop.gebiedsmarkering">Punt</meta:user-defined>
    <meta:user-defined meta:name="DC.title">Aanvraag Leegstandsvergunning (art. 15 Leegstandwet), Hopliedenkade 9, 13, 17-19, 23-27, 33, 51-53, 91, 95, 99, 105-107, 121, 131, 133, 149-151, 155-163, 171, 199-201, 217-219 en 225-227 te Tilbur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70</meta:user-defined>
    <meta:user-defined meta:name="OVERHEIDop.GmbID/DC.identifier">gmb-2026-384170</meta:user-defined>
    <meta:user-defined meta:name="OVERHEIDop.versieInformatie"/>
  </office:meta>
</office:document-meta>
</file>