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Korenbloemstraat 26 t/m 50 in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11 augustus 2026 de termijn van de aanvraag met zaaknummer Z2026-00001112 voor het bouwen van een appartementenblok met 22 woningen op de locatie Korenbloemstraat 26 t/m 50 in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841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12</meta:user-defined>
    <meta:user-defined meta:name="DCTERMS.abstract">Betreft: Beschikking verlenging beslistermijn op locatie Korenbloemstraat 26 t/m 50 in Enkhuizen</meta:user-defined>
    <dc:language>nl</dc:language>
    <meta:user-defined meta:name="OVERHEIDop.locatietype/OVERHEIDop.gebiedsmarkering">Vlak</meta:user-defined>
    <meta:user-defined meta:name="DC.title">Kennisgeving besluit op aanvraag, Korenbloemstraat 26 t/m 50 in Enk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64</meta:user-defined>
    <meta:user-defined meta:name="OVERHEIDop.GmbID/DC.identifier">gmb-2026-384164</meta:user-defined>
    <meta:user-defined meta:name="OVERHEIDop.versieInformatie"/>
  </office:meta>
</office:document-meta>
</file>