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ronenburghlaan 31 1384GC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bijgebouw achtertuin</text:p>
            <text:p text:style-name="common-al">Zaakadres: Cronenburghlaan 31 1384GC Weesp</text:p>
            <text:p text:style-name="common-al">Datum ontvangst: 23-07-2026</text:p>
            <text:p text:style-name="common-al">Zaaknummer: Z2026-032896</text:p>
            <text:p text:style-name="common-al">DSO-nummer: 20260723021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1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96</meta:user-defined>
    <meta:user-defined meta:name="DCTERMS.abstract">Vergroten bijgebouw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ronenburghlaan 31 1384GC Wees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61</meta:user-defined>
    <meta:user-defined meta:name="OVERHEIDop.GmbID/DC.identifier">gmb-2026-384161</meta:user-defined>
    <meta:user-defined meta:name="OVERHEIDop.versieInformatie"/>
  </office:meta>
</office:document-meta>
</file>