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dode eik), Rijksstraatweg 352, 9752 CP Haren G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dode eik) aan Rijksstraatweg 352  te Haren Gn, dossiernummer GRN-00039381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41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38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vellen van 1 boom (dode eik), Rijksstraatweg 352, 9752 CP Haren Gn,</meta:user-defined>
    <meta:user-defined meta:name="OVERHEIDop.datumEindeReactietermijn">2026-09-22</meta:user-defined>
    <meta:user-defined meta:name="OVERHEIDop.terinzageleggingBG">https://groningen.lokalebekendmakingen.nl/case/1:9822:30792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53</meta:user-defined>
    <meta:user-defined meta:name="OVERHEIDop.GmbID/DC.identifier">gmb-2026-384153</meta:user-defined>
    <meta:user-defined meta:name="OVERHEIDop.versieInformatie"/>
  </office:meta>
</office:document-meta>
</file>