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bouwen van het woonhuis en realiseren van een Bed en Breakfast op de locatie Oudelanderweg 37 Middenmeer, zaaknummer Z-63399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bouwen van het woonhuis en realiseren van een Bed en Breakfast op de locatie Oudelanderweg 37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29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41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bouwen van het woonhuis en realiseren van een Bed en Breakfast op de locatie Oudelanderweg 37 Middenmeer, zaaknummer Z-633998</meta:user-defined>
    <meta:user-defined meta:name="DCTERMS.W3CDTF/DCTERMS.available">2026-08-13</meta:user-defined>
    <meta:user-defined meta:name="DCTERMS.W3CDTF/OVERHEIDop.jaargang">2026</meta:user-defined>
    <meta:user-defined meta:name="OVERHEIDop.publicationIssue">384152</meta:user-defined>
    <meta:user-defined meta:name="OVERHEIDop.GmbID/DC.identifier">gmb-2026-384152</meta:user-defined>
    <meta:user-defined meta:name="OVERHEIDop.versieInformatie"/>
  </office:meta>
</office:document-meta>
</file>