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rtskade 344 1019E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toegangsvoorziening ten behoeve van het woonschip Quinta</text:p>
            <text:p text:style-name="common-al">Zaakadres: Ertskade 344 1019EZ Amsterdam</text:p>
            <text:p text:style-name="common-al">Datum ontvangst: 26-06-2026</text:p>
            <text:p text:style-name="common-al">Zaaknummer: Z2026-028245</text:p>
            <text:p text:style-name="common-al">DSO-nummer: 202606260156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1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8245</meta:user-defined>
    <meta:user-defined meta:name="DCTERMS.abstract">maken van een toegangsvoorziening ten behoeve van het woonschip Quint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rtskade 344 1019EZ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50</meta:user-defined>
    <meta:user-defined meta:name="OVERHEIDop.GmbID/DC.identifier">gmb-2026-384150</meta:user-defined>
    <meta:user-defined meta:name="OVERHEIDop.versieInformatie"/>
  </office:meta>
</office:document-meta>
</file>