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verbouwen van paardenstal naar Bed en Breakfast op de locatie Heerenweg 112 Barsingerhorn, zaaknummer Z-634591</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verbouwen van paardenstal naar Bed en Breakfast op de locatie Heerenweg 112 Barsingerhorn.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5 nov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414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4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4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verbouwen van paardenstal naar Bed en Breakfast op de locatie Heerenweg 112 Barsingerhorn, zaaknummer Z-634591</meta:user-defined>
    <meta:user-defined meta:name="DCTERMS.W3CDTF/DCTERMS.available">2026-08-13</meta:user-defined>
    <meta:user-defined meta:name="DCTERMS.W3CDTF/OVERHEIDop.jaargang">2026</meta:user-defined>
    <meta:user-defined meta:name="OVERHEIDop.publicationIssue">384148</meta:user-defined>
    <meta:user-defined meta:name="OVERHEIDop.GmbID/DC.identifier">gmb-2026-384148</meta:user-defined>
    <meta:user-defined meta:name="OVERHEIDop.versieInformatie"/>
  </office:meta>
</office:document-meta>
</file>