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een dakkapel aan de voorzijde van de woning, Derde Westerparklaan 331, 3544NH Utrecht, GU-Z2026-00576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rde Westerparklaan 331, 3544NH Utrecht</text:p>
            <text:p text:style-name="common-al">GU-Z2026-0057641</text:p>
            <text:p text:style-name="common-al">Toelichting: het plaatsen van een dakkapel aan de voorzijde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1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1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641</meta:user-defined>
    <meta:user-defined meta:name="DCTERMS.abstract">Toelichting: het plaatsen van een dakkapel aan de voorzijde van de woning</meta:user-defined>
    <dc:language>nl</dc:language>
    <meta:user-defined meta:name="DC.title">Verleende Omgevingsvergunning, het plaatsen van een dakkapel aan de voorzijde van de woning, Derde Westerparklaan 331, 3544NH Utrecht, GU-Z2026-0057641</meta:user-defined>
    <meta:user-defined meta:name="OVERHEIDop.datumEindeReactietermijn">2026-09-21</meta:user-defined>
    <meta:user-defined meta:name="OVERHEIDop.terinzageleggingBG">https://jeleefomgeving.nl/inzien/002220647/4ad2911e-99e7-4eae-ad3c-e378c3d1db01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670</meta:user-defined>
    <meta:user-defined meta:name="OVERHEIDop.publicationIssue">384147</meta:user-defined>
    <meta:user-defined meta:name="OVERHEIDop.GmbID/DC.identifier">gmb-2026-384147</meta:user-defined>
    <meta:user-defined meta:name="OVERHEIDop.versieInformatie"/>
  </office:meta>
</office:document-meta>
</file>