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Zeggesteeg 3 7954AB Rou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5-07-2026</text:p>
            <text:p text:style-name="common-al">
            <text:span text:style-name="nadrukvet">Locatie:</text:span> Zeggesteeg 3 7954AB Rouveen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/STH26/062158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/STH26/06215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8414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ap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STH26/062158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Zeggesteeg 3 7954AB Rou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43</meta:user-defined>
    <meta:user-defined meta:name="OVERHEIDop.GmbID/DC.identifier">gmb-2026-384143</meta:user-defined>
    <meta:user-defined meta:name="OVERHEIDop.versieInformatie"/>
  </office:meta>
</office:document-meta>
</file>