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chipholweg 979A, Boesingheliede - Verplaatsen bestaande inrit - Reno Projecte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plaatsen van de bestaande inrit</text:p>
            <text:p text:style-name="common-al">Aanvrager: Reno Projecten B.V.</text:p>
            <text:p text:style-name="common-al">Zaaknummer: OD2026-0034532</text:p>
            <text:p text:style-name="common-al">DSO nummer: 2026052801732</text:p>
            <text:p text:style-name="common-al">Ontvangstdatum aanvraag: 28-05-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41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OD2026-0034532</meta:user-defined>
    <meta:user-defined meta:name="DCTERMS.abstract">het verplaatsen van de bestaande inrit</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chipholweg 979A, Boesingheliede - Verplaatsen bestaande inrit - Reno Projecten B.V.</meta:user-defined>
    <meta:user-defined meta:name="DCTERMS.W3CDTF/DCTERMS.available">2026-08-13</meta:user-defined>
    <meta:user-defined meta:name="DCTERMS.W3CDTF/OVERHEIDop.jaargang">2026</meta:user-defined>
    <meta:user-defined meta:name="OVERHEIDop.publicationIssue">384142</meta:user-defined>
    <meta:user-defined meta:name="OVERHEIDop.GmbID/DC.identifier">gmb-2026-384142</meta:user-defined>
    <meta:user-defined meta:name="OVERHEIDop.versieInformatie"/>
  </office:meta>
</office:document-meta>
</file>