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Lange Beestenmarkt 93 A, 2512 EC 's-Gravenhage, Lange Beestenmarkt 93, 2512 EC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de panden Lange Beestenmarkt 93 en Lange Beestenmarkt 93A tot 1 woning door middel van het maken van een constructieve doorbraak</text:p>
            <text:p text:style-name="common-al"/>
            <text:p text:style-name="common-al">Ons kenmerk: VTH2026-66431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Centrum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Lange Beestenmarkt 93 A, 2512 EC 's-Gravenhage, Lange Beestenmarkt 93, 2512 EC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0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413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3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3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431</meta:user-defined>
    <meta:user-defined meta:name="DCTERMS.abstract">het veranderen van de panden Lange Beestenmarkt 93 en Lange Beestenmarkt 93A tot 1 woning door middel van het maken van een constructieve doorbraak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Omgevingsvergunning - Aangevraagd, Lange Beestenmarkt 93 A, 2512 EC 's-Gravenhage, Lange Beestenmarkt 93, 2512 EC 's-Gravenhag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139</meta:user-defined>
    <meta:user-defined meta:name="OVERHEIDop.GmbID/DC.identifier">gmb-2026-384139</meta:user-defined>
    <meta:user-defined meta:name="OVERHEIDop.versieInformatie"/>
  </office:meta>
</office:document-meta>
</file>