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Tijdelijke afwijking omgevingsplan 1 jaar opvang locatie Oekraïense ontheemden., Mispel 11, 3911NW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Tijdelijke afwijking omgevingsplan 1 jaar opvang locatie Oekraïense ontheemden., Mispel 11, 3911NW Rhenen. Aanvraagnummer: Z2026-00000343. Indieningsdatum: 10 augustus 2026.</text:p>
            <text:list text:style-name="id1-3-2-1-1-5">
              <text:list-item text:style-override="id1-3-2-1-1-5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cur">Inzien aanvragen</text:span>
          </text:p>
            <text:p text:style-name="common-al">U kunt via vergunningen@rhenen.nl vragen om de stukken behorende bij een omgevingsvergunning per e-mail toegestuurd te krijgen. Voor het inzien van de stukken op een computer in het Huis van de Gemeente kunt u telefonisch een afspraak maken via (0317) 681 681.</text:p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413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3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3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343</meta:user-defined>
    <meta:user-defined meta:name="DCTERMS.abstract">Betreft: Aanvraag op locatie Mispel 11, 3911NW Rhenen</meta:user-defined>
    <dc:language>nl</dc:language>
    <meta:user-defined meta:name="OVERHEIDop.locatietype/OVERHEIDop.gebiedsmarkering">Vlak</meta:user-defined>
    <meta:user-defined meta:name="DC.title">Aanvraag vergunning voor Tijdelijke afwijking omgevingsplan 1 jaar opvang locatie Oekraïense ontheemden., Mispel 11, 3911NW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38</meta:user-defined>
    <meta:user-defined meta:name="OVERHEIDop.GmbID/DC.identifier">gmb-2026-384138</meta:user-defined>
    <meta:user-defined meta:name="OVERHEIDop.versieInformatie"/>
  </office:meta>
</office:document-meta>
</file>