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Arendstraat 23, Badhoevedorp - Vervangen kozijnen in kopgevel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vangen van kozijnen in de kopgevels van het gebouw</text:p>
            <text:p text:style-name="common-al">Zaaknummer: OD2026-0034369</text:p>
            <text:p text:style-name="common-al">DSO nummer: 2026052801954</text:p>
            <text:p text:style-name="common-al">Ontvangstdatum aanvraag: 28-05-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41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4369</meta:user-defined>
    <meta:user-defined meta:name="DCTERMS.abstract">het vervangen van kozijnen in de kopgevels van het gebouw</meta:user-defined>
    <dc:language>nl</dc:language>
    <meta:user-defined meta:name="OVERHEIDop.locatietype/OVERHEIDop.gebiedsmarkering">Vlak</meta:user-defined>
    <meta:user-defined meta:name="DC.title">Aanvraag vergunning ontvangen - Arendstraat 23, Badhoevedorp - Vervangen kozijnen in kopgevels</meta:user-defined>
    <meta:user-defined meta:name="DCTERMS.W3CDTF/DCTERMS.available">2026-08-13</meta:user-defined>
    <meta:user-defined meta:name="DCTERMS.W3CDTF/OVERHEIDop.jaargang">2026</meta:user-defined>
    <meta:user-defined meta:name="OVERHEIDop.publicationIssue">384137</meta:user-defined>
    <meta:user-defined meta:name="OVERHEIDop.GmbID/DC.identifier">gmb-2026-384137</meta:user-defined>
    <meta:user-defined meta:name="OVERHEIDop.versieInformatie"/>
  </office:meta>
</office:document-meta>
</file>