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leggen van een WKO-leiding , Massegast in Utrecht, GU-Z2026-00633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ssegast in Utrecht</text:p>
            <text:p text:style-name="common-al">GU-Z2026-0063386</text:p>
            <text:p text:style-name="common-al">Toelichting: het aanleggen van een WKO-leiding 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21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1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386</meta:user-defined>
    <meta:user-defined meta:name="DCTERMS.abstract">Toelichting: het aanleggen van een WKO-leiding </meta:user-defined>
    <dc:language>nl</dc:language>
    <meta:user-defined meta:name="OVERHEIDop.locatietype/OVERHEIDop.gebiedsmarkering">Vlak</meta:user-defined>
    <meta:user-defined meta:name="DC.title">Verleende Omgevingsvergunning, het aanleggen van een WKO-leiding , Massegast in Utrecht, GU-Z2026-0063386</meta:user-defined>
    <meta:user-defined meta:name="OVERHEIDop.datumEindeReactietermijn">2026-09-21</meta:user-defined>
    <meta:user-defined meta:name="OVERHEIDop.terinzageleggingBG">https://jeleefomgeving.nl/inzien/002220647/6c4635be-de3b-49b0-ac78-42c2ac0a56b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29</meta:user-defined>
    <meta:user-defined meta:name="OVERHEIDop.GmbID/DC.identifier">gmb-2026-384129</meta:user-defined>
    <meta:user-defined meta:name="OVERHEIDop.versieInformatie"/>
  </office:meta>
</office:document-meta>
</file>