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renoveren en verduurzamen van het pand, Zakkendragerssteeg 40, 3511AA Utrecht, GU-Z2026-00536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kkendragerssteeg 40, 3511AA Utrecht</text:p>
            <text:p text:style-name="common-al">GU-Z2026-0053603</text:p>
            <text:p text:style-name="common-al">Toelichting: het renoveren en verduurzamen van het pand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1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412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3603</meta:user-defined>
    <meta:user-defined meta:name="DCTERMS.abstract">Toelichting: het renoveren en verduurzamen van het pand</meta:user-defined>
    <dc:language>nl</dc:language>
    <meta:user-defined meta:name="OVERHEIDop.locatietype/OVERHEIDop.gebiedsmarkering">Vlak</meta:user-defined>
    <meta:user-defined meta:name="DC.title">Verleende Omgevingsvergunning, het renoveren en verduurzamen van het pand, Zakkendragerssteeg 40, 3511AA Utrecht, GU-Z2026-0053603</meta:user-defined>
    <meta:user-defined meta:name="OVERHEIDop.datumEindeReactietermijn">2026-09-21</meta:user-defined>
    <meta:user-defined meta:name="OVERHEIDop.terinzageleggingBG">https://jeleefomgeving.nl/inzien/002220647/725fd50c-c853-4669-8518-50aa17fed8b8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24</meta:user-defined>
    <meta:user-defined meta:name="OVERHEIDop.GmbID/DC.identifier">gmb-2026-384124</meta:user-defined>
    <meta:user-defined meta:name="OVERHEIDop.versieInformatie"/>
  </office:meta>
</office:document-meta>
</file>