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Uitgeest, verleende ontheffing sluitingstijd KV Stormvogels Club avonden op 11 en 26 september 2026, Niesvenstraat 14, Uitgeest, verzenddatum 11 augustus 2026 (Z2026-000065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41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geest</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507</meta:user-defined>
    <meta:user-defined meta:name="DCTERMS.abstract">ontheffing sluitingstijd KV Stormvogels Club avonden 11-9 en 26-9Niesvenstraat 14, Uitgeest, verzenddatum 6 augustus 2026 (Z2026-00006507)</meta:user-defined>
    <dc:language>nl</dc:language>
    <meta:user-defined meta:name="OVERHEIDop.locatietype/OVERHEIDop.gebiedsmarkering">Punt</meta:user-defined>
    <meta:user-defined meta:name="DC.title">Gemeente Uitgeest, verleende ontheffing sluitingstijd KV Stormvogels Club avonden op 11 en 26 september 2026, Niesvenstraat 14, Uitgeest, verzenddatum 11 augustus 2026 (Z2026-00006507)</meta:user-defined>
    <meta:user-defined meta:name="DCTERMS.W3CDTF/DCTERMS.available">2026-08-13</meta:user-defined>
    <meta:user-defined meta:name="DCTERMS.W3CDTF/OVERHEIDop.jaargang">2026</meta:user-defined>
    <meta:user-defined meta:name="OVERHEIDop.publicationIssue">384120</meta:user-defined>
    <meta:user-defined meta:name="OVERHEIDop.GmbID/DC.identifier">gmb-2026-384120</meta:user-defined>
    <meta:user-defined meta:name="OVERHEIDop.versieInformatie"/>
  </office:meta>
</office:document-meta>
</file>