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Zutweg 27 t te Dirkshorn (Toepasse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7 augustus 2026 namens Gemeente Schagen een volledige melding ontvangen van een ontwikkeling aan Zutweg 27 t te Dirkshorn. Het gaat over het opvullen en verbeteren van het toegangspad van waterberging Ringgat. De melding heeft het kenmerk OMG-088400/Z26-0827601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Toepassen van grond of baggerspecie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8400/Z26-0827601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841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a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400/Z26-0827601</meta:user-defined>
    <dc:language>nl</dc:language>
    <meta:user-defined meta:name="OVERHEIDop.locatietype/OVERHEIDop.gebiedsmarkering">Adres</meta:user-defined>
    <meta:user-defined meta:name="DC.title">Melding ontvangen voor Zutweg 27 t te Dirkshorn (Toepassen van grond of baggerspecie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19</meta:user-defined>
    <meta:user-defined meta:name="OVERHEIDop.GmbID/DC.identifier">gmb-2026-384119</meta:user-defined>
    <meta:user-defined meta:name="OVERHEIDop.versieInformatie"/>
  </office:meta>
</office:document-meta>
</file>