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deels verleend voor het maken van een dakkaper, gevelwijzigingen en een constructiewijziging, Haagbeuklaan 86, 1185KN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0 augustus 2026 een besluit genomen op de aanvraag. De vergunning is aangevraagd voor het maken van een dakkaper, gevelwijzigingen en een constructiewijziging op locatie Haagbeuklaan 86, 1185KN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4014. De omgevingsvergunning is deels verle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1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4014.</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41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014</meta:user-defined>
    <meta:user-defined meta:name="DCTERMS.abstract">Betreft:  besluit op locatie Haagbeuklaan 86, 1185KN Amstelveen</meta:user-defined>
    <dc:language>nl</dc:language>
    <meta:user-defined meta:name="OVERHEIDop.locatietype/OVERHEIDop.gebiedsmarkering">Vlak</meta:user-defined>
    <meta:user-defined meta:name="DC.title">Aanvraag vergunning deels verleend voor het maken van een dakkaper, gevelwijzigingen en een constructiewijziging, Haagbeuklaan 86, 1185KN Amstelveen</meta:user-defined>
    <meta:user-defined meta:name="DCTERMS.W3CDTF/DCTERMS.available">2026-08-13</meta:user-defined>
    <meta:user-defined meta:name="DCTERMS.W3CDTF/OVERHEIDop.jaargang">2026</meta:user-defined>
    <meta:user-defined meta:name="OVERHEIDop.publicationIssue">384115</meta:user-defined>
    <meta:user-defined meta:name="OVERHEIDop.GmbID/DC.identifier">gmb-2026-384115</meta:user-defined>
    <meta:user-defined meta:name="OVERHEIDop.versieInformatie"/>
  </office:meta>
</office:document-meta>
</file>