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plaatsen van een overkapping aan garage t.b.v. fietsenhok, overkapt terras en sauna, Tegenbosch 20 5651G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7046 </text:p>
            <text:p text:style-name="common-al"> Omschrijving: plaatsen van een overkapping aan garage t.b.v. fietsenhok, overkapt terras en sauna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Tegenbosch 20 5651GE Eindhoven</text:p>
              </text:list-item>
            </text:list>
            <text:p text:style-name="common-al"> Soort aanvraag: Bouwactiviteit (ruimtelijk deel) </text:p>
            <text:p text:style-name="common-al"> Datum binnenkomst: 20-07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41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046</meta:user-defined>
    <meta:user-defined meta:name="DCTERMS.abstract">plaatsen van een overkapping aan garage t.b.v. fietsenhok, overkapt terras en sauna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: plaatsen van een overkapping aan garage t.b.v. fietsenhok, overkapt terras en sauna, Tegenbosch 20 5651GE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09</meta:user-defined>
    <meta:user-defined meta:name="OVERHEIDop.GmbID/DC.identifier">gmb-2026-384109</meta:user-defined>
    <meta:user-defined meta:name="OVERHEIDop.versieInformatie"/>
  </office:meta>
</office:document-meta>
</file>