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Vergunning APV - het tijdelijk plaatsen van driehoeksborden tbv de campagne Kort ritje: fiets  - op diverse locaties in de gemeente Westerkwartier</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1 augustus 2026 een besluit genomen op de aanvraag met zaaknummer 2026191004 voor het tijdelijk plaatsen van driehoeksborden in de periode van 11 tot en met 21 september 2026 ten behoeve van de campagne Kort ritje: fiets op diverse locaties in de gemeente Westerkwartier. De vergunning is verleend. Het besluit bestaat ui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1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1004</meta:user-defined>
    <dc:language>nl</dc:language>
    <meta:user-defined meta:name="OVERHEIDop.locatietype/OVERHEIDop.gebiedsmarkering">Punt</meta:user-defined>
    <meta:user-defined meta:name="DC.title">Besluit op aanvraag: Vergunning APV - het tijdelijk plaatsen van driehoeksborden tbv de campagne Kort ritje: fiets  - op diverse locaties in de gemeente Westerkwartier</meta:user-defined>
    <meta:user-defined meta:name="DCTERMS.W3CDTF/DCTERMS.available">2026-08-13</meta:user-defined>
    <meta:user-defined meta:name="DCTERMS.W3CDTF/OVERHEIDop.jaargang">2026</meta:user-defined>
    <meta:user-defined meta:name="OVERHEIDop.publicationIssue">384104</meta:user-defined>
    <meta:user-defined meta:name="OVERHEIDop.GmbID/DC.identifier">gmb-2026-384104</meta:user-defined>
    <meta:user-defined meta:name="OVERHEIDop.versieInformatie"/>
  </office:meta>
</office:document-meta>
</file>