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3 welkomstborden bedrijventerrein Antoniapolder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plaatsen van 3 welkomstborden bedrijventerrein Antoniapolder op 3 locaties op of nabij bedrijventerrein Antoniapolder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074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24 juli 2026. De gemeente Hendrik-Ido-Ambacht neemt daarover uiterlijk 18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41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74</meta:user-defined>
    <meta:user-defined meta:name="DCTERMS.abstract">Betreft: Aanvraag op locatie Ingetekende geometrie</meta:user-defined>
    <dc:language>nl</dc:language>
    <meta:user-defined meta:name="OVERHEIDop.locatietype/OVERHEIDop.gebiedsmarkering">Vlak</meta:user-defined>
    <meta:user-defined meta:name="DC.title">Aanvraag vergunning voor het plaatsen van 3 welkomstborden bedrijventerrein Antoniapolder, Ingetekende geometri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03</meta:user-defined>
    <meta:user-defined meta:name="OVERHEIDop.GmbID/DC.identifier">gmb-2026-384103</meta:user-defined>
    <meta:user-defined meta:name="OVERHEIDop.versieInformatie"/>
  </office:meta>
</office:document-meta>
</file>