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Egelantierstraat 32, 2565 XK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kappen van 1 Japanse kersenboom (stamomtrek 80 cm), staande in de achtertuin van het perceel Egelantierstraat 32 en herbeplanting</text:p>
            <text:p text:style-name="common-al"/>
            <text:p text:style-name="common-al">Ons kenmerk: VTH2026-66429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egbroek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Egelantierstraat 32, 2565 XK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0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410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0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0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VTH2026-66429</meta:user-defined>
    <meta:user-defined meta:name="DCTERMS.abstract">het kappen van 1 Japanse kersenboom (stamomtrek 80 cm), staande in de achtertuin van het perceel Egelantierstraat 32 en herbeplanting</meta:user-defined>
    <dc:language>nl</dc:language>
    <meta:user-defined meta:name="OVERHEIDop.locatietype/OVERHEIDop.gebiedsmarkering">Punt</meta:user-defined>
    <meta:user-defined meta:name="DC.title">Omgevingsvergunning - Aangevraagd, Egelantierstraat 32, 2565 XK 's-Gravenhag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102</meta:user-defined>
    <meta:user-defined meta:name="OVERHEIDop.GmbID/DC.identifier">gmb-2026-384102</meta:user-defined>
    <meta:user-defined meta:name="OVERHEIDop.versieInformatie"/>
  </office:meta>
</office:document-meta>
</file>