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roenendaalstraat ter hoogte van nummer: 3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Groenendaalstraat ter hoogte van nummer: 39 in AMSTERDAM</text:p>
            <text:p text:style-name="common-al">Looptijd :29-08-2026 t/m 29-08-2026</text:p>
            <text:p text:style-name="common-al">Verzonden naar aanvrager op: 10-08-2026</text:p>
            <text:p text:style-name="common-al">Kenmerk gemeente: Z/26/317095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095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4096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9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9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954</meta:user-defined>
    <meta:user-defined meta:name="DCTERMS.abstract">Object,Groenendaalstraat 39 H 1058LE, 20260829, Groenendaalstraat ter hoogte van nummer: 39</meta:user-defined>
    <dc:language>nl</dc:language>
    <meta:user-defined meta:name="OVERHEIDop.locatietype/OVERHEIDop.gebiedsmarkering">Punt</meta:user-defined>
    <meta:user-defined meta:name="DC.title">Besluit apv vergunning Verleend - Groenendaalstraat ter hoogte van nummer: 39 in AMS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096</meta:user-defined>
    <meta:user-defined meta:name="OVERHEIDop.GmbID/DC.identifier">gmb-2026-384096</meta:user-defined>
    <meta:user-defined meta:name="OVERHEIDop.versieInformatie"/>
  </office:meta>
</office:document-meta>
</file>